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>
        <style:tab-stops>
          <style:tab-stop style:position="1.251cm"/>
        </style:tab-stops>
      </style:paragraph-properties>
    </style:style>
    <style:style style:name="P4" style:family="paragraph" style:parent-style-name="Standard">
      <style:text-properties style:font-name="Trebuchet MS" fo:font-weight="bold" style:font-weight-asian="bold"/>
    </style:style>
    <style:style style:name="P5" style:family="paragraph" style:parent-style-name="Standard">
      <style:paragraph-properties fo:margin-top="0cm" fo:margin-bottom="0cm" loext:contextual-spacing="false"/>
    </style:style>
    <style:style style:name="P6" style:family="paragraph" style:parent-style-name="Standard">
      <style:paragraph-properties fo:margin-top="0cm" fo:margin-bottom="0cm" loext:contextual-spacing="false" fo:text-align="center" style:justify-single-word="false"/>
    </style:style>
    <style:style style:name="P7" style:family="paragraph" style:parent-style-name="Standard">
      <style:paragraph-properties fo:margin-top="0cm" fo:margin-bottom="0cm" loext:contextual-spacing="false"/>
      <style:text-properties style:font-name="Trebuchet MS" fo:font-size="9pt" style:font-size-asian="9pt"/>
    </style:style>
    <style:style style:name="P8" style:family="paragraph" style:parent-style-name="Standard">
      <style:paragraph-properties fo:margin-top="0cm" fo:margin-bottom="0cm" loext:contextual-spacing="false" fo:text-align="center" style:justify-single-word="false"/>
      <style:text-properties style:font-name="Trebuchet MS" fo:font-size="8pt" style:font-size-asian="8pt"/>
    </style:style>
    <style:style style:name="P9" style:family="paragraph" style:parent-style-name="Standard">
      <style:paragraph-properties fo:margin-top="0cm" fo:margin-bottom="0cm" loext:contextual-spacing="false" fo:text-align="center" style:justify-single-word="false"/>
      <style:text-properties style:font-name="Trebuchet MS"/>
    </style:style>
    <style:style style:name="P10" style:family="paragraph" style:parent-style-name="Standard">
      <style:paragraph-properties fo:margin-top="0cm" fo:margin-bottom="0cm" loext:contextual-spacing="false" fo:text-align="justify" style:justify-single-word="false"/>
    </style:style>
    <style:style style:name="P11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.251cm"/>
        </style:tab-stops>
      </style:paragraph-properties>
    </style:style>
    <style:style style:name="P12" style:family="paragraph" style:parent-style-name="Standard">
      <style:paragraph-properties fo:margin-top="0cm" fo:margin-bottom="0cm" loext:contextual-spacing="false" fo:text-align="justify" style:justify-single-word="false">
        <style:tab-stops>
          <style:tab-stop style:position="1.251cm"/>
        </style:tab-stops>
      </style:paragraph-properties>
      <style:text-properties style:font-name-asian="Calibri1" style:font-size-complex="11pt"/>
    </style:style>
    <style:style style:name="P13" style:family="paragraph" style:parent-style-name="Standard" style:master-page-name="Standard">
      <style:paragraph-properties fo:margin-top="0cm" fo:margin-bottom="0cm" loext:contextual-spacing="false" fo:text-align="center" style:justify-single-word="false" style:page-number="auto"/>
    </style:style>
    <style:style style:name="P14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15" style:family="paragraph" style:parent-style-name="Standard">
      <style:paragraph-properties fo:margin-left="0cm" fo:margin-right="0cm" fo:text-align="justify" style:justify-single-word="false" fo:text-indent="1.251cm" style:auto-text-indent="false">
        <style:tab-stops>
          <style:tab-stop style:position="1.251cm"/>
        </style:tab-stops>
      </style:paragraph-properties>
    </style:style>
    <style:style style:name="P1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rebuchet MS" fo:font-size="10pt" style:font-size-asian="10pt" style:font-size-complex="10pt"/>
    </style:style>
    <style:style style:name="P17" style:family="paragraph" style:parent-style-name="Standard">
      <style:paragraph-properties fo:margin-left="0cm" fo:margin-right="0cm" fo:text-align="justify" style:justify-single-word="false" fo:text-indent="1.251cm" style:auto-text-indent="false" fo:break-before="page"/>
    </style:style>
    <style:style style:name="P18" style:family="paragraph" style:parent-style-name="List_20_Paragraph" style:list-style-name="WWNum1">
      <style:paragraph-properties fo:text-align="justify" style:justify-single-word="false">
        <style:tab-stops>
          <style:tab-stop style:position="1.251cm"/>
        </style:tab-stops>
      </style:paragraph-properties>
    </style:style>
    <style:style style:name="P19" style:family="paragraph" style:parent-style-name="List_20_Paragraph">
      <style:paragraph-properties fo:margin-left="1.886cm" fo:margin-right="0cm" fo:margin-top="0cm" fo:margin-bottom="0cm" loext:contextual-spacing="true" fo:text-indent="0cm" style:auto-text-indent="false"/>
      <style:text-properties style:font-name="Trebuchet MS"/>
    </style:style>
    <style:style style:name="P20" style:family="paragraph" style:parent-style-name="List_20_Paragraph">
      <style:paragraph-properties fo:margin-left="1.886cm" fo:margin-right="0cm" fo:margin-top="0cm" fo:margin-bottom="0cm" loext:contextual-spacing="true" fo:text-align="end" style:justify-single-word="false" fo:text-indent="0cm" style:auto-text-indent="false"/>
      <style:text-properties style:font-name="Trebuchet MS"/>
    </style:style>
    <style:style style:name="P21" style:family="paragraph" style:parent-style-name="List_20_Paragraph">
      <style:paragraph-properties fo:margin-left="1.886cm" fo:margin-right="0cm" fo:margin-top="0cm" fo:margin-bottom="0cm" loext:contextual-spacing="true" fo:text-align="center" style:justify-single-word="false" fo:text-indent="0cm" style:auto-text-indent="false"/>
    </style:style>
    <style:style style:name="P22" style:family="paragraph" style:parent-style-name="List_20_Paragraph">
      <style:paragraph-properties fo:margin-left="1.886cm" fo:margin-right="0cm" fo:text-align="justify" style:justify-single-word="false" fo:text-indent="0cm" style:auto-text-indent="false">
        <style:tab-stops>
          <style:tab-stop style:position="1.251cm"/>
        </style:tab-stops>
      </style:paragraph-properties>
    </style:style>
    <style:style style:name="P23" style:family="paragraph" style:parent-style-name="Header">
      <style:paragraph-properties fo:text-align="end" style:justify-single-word="false"/>
    </style:style>
    <style:style style:name="P2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Trebuchet MS"/>
    </style:style>
    <style:style style:name="T2" style:family="text">
      <style:text-properties style:font-name="Trebuchet MS" fo:font-size="8pt" style:font-size-asian="8pt"/>
    </style:style>
    <style:style style:name="T3" style:family="text">
      <style:text-properties style:font-name="Trebuchet MS" fo:font-size="8pt" style:font-size-asian="8pt" style:font-size-complex="8pt"/>
    </style:style>
    <style:style style:name="T4" style:family="text">
      <style:text-properties style:font-name="Trebuchet MS" fo:font-weight="bold" style:font-weight-asian="bold"/>
    </style:style>
    <style:style style:name="T5" style:family="text">
      <style:text-properties fo:color="#000000" style:font-name="Trebuchet MS"/>
    </style:style>
    <style:style style:name="T6" style:family="text">
      <style:text-properties fo:color="#000000" style:font-name="Trebuchet MS" fo:font-weight="bold" style:font-weight-asian="bold"/>
    </style:style>
    <style:style style:name="T7" style:family="text">
      <style:text-properties fo:color="#000000" fo:font-size="9pt" style:font-size-asian="9pt" style:font-size-complex="9pt"/>
    </style:style>
    <style:style style:name="T8" style:family="text">
      <style:text-properties style:font-name-asian="Calibri1" style:font-size-complex="11pt"/>
    </style:style>
    <style:style style:name="T9" style:family="text">
      <style:text-properties style:font-name-asian="Calibri1"/>
    </style:style>
    <style:style style:name="T10" style:family="text">
      <style:text-properties fo:font-weight="bold" style:font-name-asian="Calibri1" style:font-weight-asian="bold" style:font-size-complex="11pt"/>
    </style:style>
    <style:style style:name="T11" style:family="text">
      <style:text-properties fo:font-size="8pt" style:font-size-asian="8pt" style:font-size-complex="8pt"/>
    </style:style>
    <style:style style:name="gr1" style:family="graphic">
      <style:graphic-properties draw:stroke="solid" svg:stroke-width="0.035cm" svg:stroke-color="#43729d" draw:stroke-linejoin="miter" draw:fill="none" draw:textarea-vertical-align="top" draw:auto-grow-height="false" fo:min-height="0.175cm" fo:min-width="0cm" fo:padding-top="0.125cm" fo:padding-bottom="0.125cm" fo:padding-left="0.25cm" fo:padding-right="0.25cm" fo:wrap-option="wrap" fo:margin-left="0.318cm" fo:margin-right="0.397cm" fo:margin-top="0cm" fo:margin-bottom="0.053cm" style:run-through="foreground" style:wrap="run-through" style:number-wrapped-paragraphs="no-limit" style:vertical-pos="from-top" style:vertical-rel="paragraph" style:horizontal-pos="right" style:horizontal-rel="page-content" draw:wrap-influence-on-position="once-concurrent" style:flow-with-text="false"/>
    </style:style>
    <style:style style:name="gr2" style:family="graphic">
      <style:graphic-properties draw:stroke="solid" svg:stroke-width="0.035cm" svg:stroke-color="#43729d" draw:stroke-linejoin="miter" draw:fill="none" draw:textarea-vertical-align="top" draw:auto-grow-height="false" fo:min-height="0.175cm" fo:min-width="0cm" fo:padding-top="0.125cm" fo:padding-bottom="0.125cm" fo:padding-left="0.25cm" fo:padding-right="0.25cm" fo:wrap-option="wrap" fo:margin-left="0.318cm" fo:margin-right="0.397cm" fo:margin-top="0cm" fo:margin-bottom="0.053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style:flow-with-text="false"/>
    </style:style>
  </office:automatic-styles>
  <office:body>
    <office:text text:use-soft-page-breaks="true">
      <text:tracked-changes text:track-changes="tru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bookmark text:name="_GoBack"/><text:span text:style-name="T1">_______________________________________________________________________</text:span></text:p>
      <text:p text:style-name="P6"><text:span text:style-name="T2">(Mokesčių mokėtojo vardas, pavardė arba pavadinimas</text:span><text:span text:style-name="T1">, </text:span><text:span text:style-name="T3">identifikacinis numeris (kodas))</text:span></text:p>
      <text:p text:style-name="P7"/>
      <text:p text:style-name="P6"><text:span text:style-name="T1">________________________________________________________________________</text:span></text:p>
      <text:p text:style-name="P6"><text:span text:style-name="T2">(Mokesčių mokėtojo adresas ir/ar kiti kontaktiniai duomenys: elektroninio pašto adresas, telefono numeris)</text:span></text:p>
      <text:p text:style-name="P8"/>
      <text:p text:style-name="P6"><text:span text:style-name="T2">______________________________________________________________________________________________________</text:span></text:p>
      <text:p text:style-name="P6"><text:span text:style-name="T2">( Vykdoma veikla, veiklos kodas)</text:span></text:p>
      <text:p text:style-name="P9"/>
      <text:p text:style-name="Standard"><text:span text:style-name="T5">Valstybinei mokesčių inspekcijai</text:span></text:p>
      <text:p text:style-name="Standard"><text:span text:style-name="T5">Valstybiniam socialinio draudimo fondui </text:span></text:p>
      <text:p text:style-name="P1"><text:span text:style-name="T1">(Pavyzdinė prašymo forma)</text:span></text:p>
      <text:p text:style-name="P1"><text:span text:style-name="T4">PRAŠYMAS DĖL PAGALBOS PRIEMONIŲ TAIKYMO, PATYRUS POVEIKĮ, SUSIJUSĮ SU VIRUSO COVID-19 PAPLITIMU </text:span></text:p>
      <text:p text:style-name="P6"><text:span text:style-name="T1">_______________</text:span></text:p>
      <text:p text:style-name="P6"><text:span text:style-name="T2">(prašymo data)</text:span></text:p>
      <text:p text:style-name="P8"/>
      <text:p text:style-name="P15"><text:span text:style-name="Pagrindinis_20_tekstas_20_Diagrama"><text:span text:style-name="T8">Siekiant sumažinti neigiamas ekonomines – socialines pasekmes, patiriamas dėl viruso COVID–19 pandemijos ir taikomų jo paplitimo ribojimo priemonių, išlaikyti ekonominės veiklos tęstinumą, </text:span></text:span><text:span text:style-name="Pagrindinis_20_tekstas_20_Diagrama"><text:span text:style-name="T10">p r a š a u</text:span></text:span><text:span text:style-name="Pagrindinis_20_tekstas_20_Diagrama"><text:span text:style-name="T8"> taikyti Vyriausybės numatytas pagalbos verslui priemones (reikiamą pažymėti X):</text:span></text:span></text:p>
      <text:p text:style-name="P11"><draw:custom-shape text:anchor-type="paragraph" draw:z-index="7" draw:name="Stačiakampis 10" draw:style-name="gr2" draw:text-style-name="P24" svg:width="0.398cm" svg:height="0.424cm" svg:x="15.928cm" svg:y="0.026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Pagrindinis_20_tekstas_20_Diagrama"><text:span text:style-name="T8">dėl Valstybinės mokesčių inspekcijos (toliau – VMI) administruojamų mokesčių</text:span></text:span></text:p>
      <text:p text:style-name="P12"><text:span text:style-name="Pagrindinis_20_tekstas_20_Diagrama"/></text:p>
      <text:p text:style-name="P3"><draw:custom-shape text:anchor-type="paragraph" draw:z-index="6" draw:name="Stačiakampis 5" draw:style-name="gr1" draw:text-style-name="P24" svg:width="0.398cm" svg:height="0.424cm" svg:x="15.614cm" svg:y="0.048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Pagrindinis_20_tekstas_20_Diagrama"><text:span text:style-name="T8">dėl Valstybinio socialinio draudimo fondo (toliau – Sodra) įmokų</text:span></text:span></text:p>
      <text:list xml:id="list2455754178" text:style-name="WWNum1">
        <text:list-item>
          <text:p text:style-name="P18"><draw:custom-shape text:anchor-type="paragraph" draw:z-index="0" draw:name="Stačiakampis 2" draw:style-name="gr1" draw:text-style-name="P24" svg:width="0.398cm" svg:height="0.424cm" svg:x="15.614cm" svg:y="0.032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Pagrindinis_20_tekstas_20_Diagrama"><text:span text:style-name="T9">sudaryti mokestinės paskolos sutartį, netaikant palūkanų <text:s/></text:span></text:span></text:p>
        </text:list-item>
      </text:list>
      <text:p text:style-name="P19"/>
      <text:p text:style-name="P10"><text:span text:style-name="T1"><text:s text:c="12"/>Pageidaujama išdėstyti</text:span><text:span text:style-name="T4"> VMI</text:span><text:span text:style-name="T1"> </text:span><text:span text:style-name="T4">administruojamų</text:span><text:span text:style-name="T1"> mokesčių suma Eur:________________</text:span></text:p>
      <text:p text:style-name="P5"><text:span text:style-name="T1">_______________________________________________________________________________</text:span></text:p>
      <text:p text:style-name="P20"/>
      <text:p text:style-name="P5"><text:span text:style-name="T1"><text:s text:c="12"/>Pageidaujamas įmokų mokėjimo išdėstymo grafikas ir įmokų dydžiai ____________</text:span></text:p>
      <text:p text:style-name="P21"><text:span text:style-name="T3">(arba pridedamas pageidaujamas mokėjimo grafikas)</text:span></text:p>
      <text:p text:style-name="P3"><text:span text:style-name="T1">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5"><text:span text:style-name="T1"><text:s text:c="12"/>Pageidaujama išdėstyti </text:span><text:span text:style-name="T4">Sodros administruojamų įmokų</text:span><text:span text:style-name="T1"> suma Eur:________________</text:span></text:p>
      <text:p text:style-name="P5"><text:span text:style-name="T1">________________________________________________________________________________</text:span></text:p>
      <text:p text:style-name="P5"><text:span text:style-name="T1"><text:s text:c="12"/></text:span></text:p>
      <text:p text:style-name="P5"><text:span text:style-name="T1"><text:s text:c="12"/>Pageidaujamas įmokų mokėjimo išdėstymo grafikas ir įmokų dydžiai <text:tab/>____________</text:span></text:p>
      <text:p text:style-name="P21"><text:span text:style-name="T3">(arba pridedamas pageidaujamas mokėjimo grafikas)</text:span></text:p>
      <text:p text:style-name="P3"><text:span text:style-name="T1">________________________________________________________________________________________________________________________________________________________________________________________________________________________________________________</text:span></text:p>
      <text:list xml:id="list151443452902319" text:continue-numbering="true" text:style-name="WWNum1">
        <text:list-item>
          <text:p text:style-name="P18"><draw:custom-shape text:anchor-type="paragraph" draw:z-index="1" draw:name="Stačiakampis 3" draw:style-name="gr1" draw:text-style-name="P24" svg:width="0.398cm" svg:height="0.424cm" svg:x="15.614cm" svg:y="0.025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Pagrindinis_20_tekstas_20_Diagrama"><text:span text:style-name="T9">sustabdyti mokestinių nepriemokų/</text:span></text:span><text:span text:style-name="T4"> </text:span><text:span text:style-name="T1">Sodros administruojamų įmokų </text:span></text:p>
        </text:list-item>
      </text:list>
      <text:p text:style-name="P22"><text:span text:style-name="Pagrindinis_20_tekstas_20_Diagrama"><text:span text:style-name="T9">išieškojimo veiksmus</text:span></text:span></text:p>
      <text:list xml:id="list151443145143795" text:continue-numbering="true" text:style-name="WWNum1">
        <text:list-item>
          <text:p text:style-name="P18"><draw:custom-shape text:anchor-type="paragraph" draw:z-index="2" draw:name="Stačiakampis 4" draw:style-name="gr1" draw:text-style-name="P24" svg:width="0.398cm" svg:height="0.424cm" svg:x="15.614cm" svg:y="0.025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Pagrindinis_20_tekstas_20_Diagrama"><text:span text:style-name="T9">atleisti nuo delspinigių už vėluojantį mokesčių/</text:span></text:span><text:span text:style-name="T4"> </text:span><text:span text:style-name="T1">Sodros administruojamų </text:span></text:p>
        </text:list-item>
      </text:list>
      <text:p text:style-name="P22"><text:span text:style-name="T1">įmokų</text:span><text:span text:style-name="Pagrindinis_20_tekstas_20_Diagrama"><text:span text:style-name="T9"> sumokėjimą </text:span></text:span></text:p>
      <text:p text:style-name="P4"><text:soft-page-break/></text:p>
      <text:p text:style-name="P17"><text:span text:style-name="T4">P a t v i r t i n u</text:span><text:span text:style-name="T1">, kad neigiamą poveikį patyrėme dėl:</text:span></text:p>
      <text:p text:style-name="P14"><draw:custom-shape text:anchor-type="paragraph" draw:z-index="3" draw:name="Stačiakampis 7" draw:style-name="gr1" draw:text-style-name="P24" svg:width="0.398cm" svg:height="0.424cm" svg:x="15.614cm" svg:y="0.025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paragraph" draw:z-index="4" draw:name="Stačiakampis 8" draw:style-name="gr1" draw:text-style-name="P24" svg:width="0.398cm" svg:height="0.424cm" svg:x="15.614cm" svg:y="0.741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>1) tiesiogiai taikomų apribojimų veiklos vykdymui</text:span></text:p>
      <text:p text:style-name="P14"><text:span text:style-name="T1">2) pasikeitusios situacijos rinkoje (sumažėjusi paklausa ir pan.) <text:s/></text:span></text:p>
      <text:p text:style-name="P14"><draw:custom-shape text:anchor-type="paragraph" draw:z-index="5" draw:name="Stačiakampis 9" draw:style-name="gr2" draw:text-style-name="P24" svg:width="0.398cm" svg:height="0.424cm" svg:x="15.907cm" svg:y="0.018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>3) neigiamo su viruso paplitimu susijusio poveikio verslo partnerių veiklai</text:span></text:p>
      <text:p text:style-name="P14"><text:span text:style-name="T1">4) kita:____________________________________________________________________</text:span></text:p>
      <text:p text:style-name="P2"><text:span text:style-name="T1">________________________________________________________________________________________________________________________________________________________________</text:span></text:p>
      <text:p text:style-name="P14"><text:span text:style-name="T6">S u t i n k u</text:span><text:span text:style-name="T5"> pagal institucijų prašymą per 10 d. pateikti papildomą informaciją/duomenis, kurie pagrindžia šiame prašyme pateiktą informaciją ir patirtą neigiamą poveikį dėl viruso COVID-19 paplitimo. <text:s text:c="5"/></text:span></text:p>
      <text:p text:style-name="P14"><text:span text:style-name="T1">Man yra</text:span><text:span text:style-name="T4"> ž i n o m a</text:span><text:span text:style-name="T1">, kad, pateikus neteisingą informaciją, ir nustačius, jog pagalbos priemonėmis yra naudojamasi nepagrįstai, pagalbos priemonių taikymas bus nedelsiant nutrauktas su <text:s/>atitinkamomis pasekmėmis (delspinigių, palūkanų apskaičiavimas, išieškojimo vykdymas). </text:span></text:p>
      <text:p text:style-name="P16"/>
      <text:p text:style-name="P16"/>
      <text:p text:style-name="P16"/>
      <text:p text:style-name="P16"/>
      <text:p text:style-name="P16"/>
      <text:p text:style-name="P10"><text:span text:style-name="T11">__________________________________________</text:span> <text:s text:c="69"/>_____________________</text:p>
      <text:p text:style-name="P10"><text:span text:style-name="T7">(įgalioto atstovo arba mokesčių mokėtojo <text:s text:c="115"/>(parašas)</text:span></text:p>
      <text:p text:style-name="P2"><text:span text:style-name="T7">vardas ir pavardė) <text:s text:c="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lt" fo:country="L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9cm" style:writing-mode="page"/>
      <style:text-properties style:use-window-font-color="true" style:font-name="Calibri" fo:font-size="11pt" fo:language="lt" fo:country="L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 fo:line-height="100%"/>
      <style:text-properties style:font-name="Trebuchet MS" fo:font-family="'Trebuchet MS'" style:font-family-generic="roman" style:font-pitch="variable" style:font-name-asian="Times New Roman" style:font-family-asian="'Times New Roman'" style:font-family-generic-asian="system" style:font-pitch-asian="variable" style:font-name-complex="Times New Roman" style:font-family-complex="'Times New Roman'" style:font-family-generic-complex="system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End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Foot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annotation_20_text" style:display-name="annotation text" style:family="paragraph" style:parent-style-name="Standard" style:default-outline-level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Dokumento_20_išnašos_20_tekstas_20_Diagrama" style:display-name="Dokumento išnašos tekstas Diagrama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Puslapio_20_išnašos_20_tekstas_20_Diagrama" style:display-name="Puslapio išnašos tekstas Diagrama" style:family="text" style:parent-style-name="Default_20_Paragraph_20_Font">
      <style:text-properties fo:font-size="10pt" style:font-size-asian="10pt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Komentaro_20_tekstas_20_Diagrama" style:display-name="Komentaro tekstas Diagrama" style:family="text" style:parent-style-name="Default_20_Paragraph_20_Font">
      <style:text-properties fo:font-size="10pt" style:font-size-asian="10pt" style:font-size-complex="10pt"/>
    </style:style>
    <style:style style:name="Komentaro_20_tema_20_Diagrama" style:display-name="Komentaro tema Diagrama" style:family="text" style:parent-style-name="Komentaro_20_tekstas_20_Diagrama">
      <style:text-properties fo:font-size="10pt" fo:font-weight="bold" style:font-size-asian="10pt" style:font-weight-asian="bold" style:font-size-complex="10pt" style:font-weight-complex="bold"/>
    </style:style>
    <style:style style:name="Debesėlio_20_tekstas_20_Diagrama" style:display-name="Debesėlio tekstas Diagrama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traštės_20_Diagrama" style:display-name="Antraštės Diagrama" style:family="text" style:parent-style-name="Default_20_Paragraph_20_Font"/>
    <style:style style:name="Poraštė_20_Diagrama" style:display-name="Poraštė Diagrama" style:family="text" style:parent-style-name="Default_20_Paragraph_20_Font"/>
    <style:style style:name="Pagrindinis_20_tekstas_20_Diagrama" style:display-name="Pagrindinis tekstas Diagrama" style:family="text" style:parent-style-name="Default_20_Paragraph_20_Font">
      <style:text-properties style:font-name="Trebuchet MS" fo:font-family="'Trebuchet MS'" style:font-family-generic="roman" style:font-pitch="variable" style:font-name-asian="Times New Roman" style:font-family-asian="'Times New Roman'" style:font-family-generic-asian="system" style:font-pitch-asian="variable" style:font-name-complex="Times New Roman" style:font-family-complex="'Times New Roman'" style:font-family-generic-complex="system" style:font-pitch-complex="variable" style:font-size-complex="12pt"/>
    </style:style>
    <style:style style:name="Endnote_20_Symbol" style:display-name="End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cm" fo:margin-bottom="1.752cm" fo:margin-left="2.79cm" fo:margin-right="1.8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/>
      </style:header>
    </style:master-page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ristina Barčienė</meta:initial-creator>
    <dc:creator>Džiuginta Balčiūnienė</dc:creator>
    <meta:editing-cycles>2</meta:editing-cycles>
    <meta:creation-date>2020-03-19T11:00:00</meta:creation-date>
    <dc:date>2020-03-19T11:00:00</dc:date>
    <meta:editing-duration>PT1M</meta:editing-duration>
    <meta:generator>LibreOffice/6.0.7.3$Linux_X86_64 LibreOffice_project/00m0$Build-3</meta:generator>
    <meta:document-statistic meta:table-count="0" meta:image-count="0" meta:object-count="0" meta:page-count="3" meta:paragraph-count="42" meta:word-count="297" meta:character-count="3733" meta:non-whitespace-character-count="3212"/>
    <meta:user-defined meta:name="AppVersion">15.0000</meta:user-defined>
    <meta:user-defined meta:name="Company">VM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